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87cc7" officeooo:paragraph-rsid="00187cc7"/>
    </style:style>
    <style:style style:name="T1" style:family="text">
      <style:text-properties officeooo:rsid="001a6c9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Na nagraniu widzimy <text:span text:style-name="T1">dwie sceny. Na początku widzimy</text:span> będzińskiego policjanta podczas <text:span text:style-name="T1">doprowadzenia zatrzymanego mężczyzny, który ma założone kajdanki na ręce trzymane z tyły przez teren budynku komendy, natomiast druga scena ukazuje doprowadzenie mężczyzny przez teren parkingu jednostki.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0T14:53:35.065000000</meta:creation-date>
    <dc:date>2026-08-19T14:50:36.939000000</dc:date>
    <meta:editing-duration>PT3M2S</meta:editing-duration>
    <meta:editing-cycles>2</meta:editing-cycles>
    <meta:generator>LibreOffice/24.8.2.1$Windows_X86_64 LibreOffice_project/0f794b6e29741098670a3b95d60478a65d05ef13</meta:generator>
    <meta:document-statistic meta:table-count="0" meta:image-count="0" meta:object-count="0" meta:page-count="1" meta:paragraph-count="1" meta:word-count="37" meta:character-count="288" meta:non-whitespace-character-count="251"/>
  </office:meta>
</office:document-meta>
</file>